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_doc:zorge:programm"/><text:bookmark-start text:name="__RefHeading___freizeit_1"/><text:bookmark-start text:name="freizeit"/>Freizeit<text:bookmark-end text:name="__RefHeading___freizeit_1"/><text:bookmark-end text:name="freizeit"/></text:h>
      <text:p text:style-name="Text_20_body">Tourist-Information Samtgemeinde Walkenried, Am Kurpark 4, 37449 Zorge, 05586 962991</text:p>
      <text:p text:style-name="Text_20_body">Ideen</text:p>
      <text:list text:style-name="List_20_1" text:continue-numbering="false">
        <text:list-item>
          <text:p text:style-name="List_20_1_Content_First"> Wanderrevier ist gut</text:p>
        </text:list-item>
        <text:list-item>
          <text:p text:style-name="List_20_1_Content"> Sommerrodelbahn, St. Andreasberg</text:p>
        </text:list-item>
        <text:list-item>
          <text:p text:style-name="List_20_1_Content"> Harzer Grenzweg</text:p>
        </text:list-item>
        <text:list-item>
          <text:p text:style-name="List_20_1_Content"> <text:a xlink:type="simple" xlink:href="https://harz-hochseilgarten.de/bergsport/de/text/preise.html" text:style-name="Internet_20_link" text:visited-style-name="Visited_20_Internet_20_Link">Hochseilgarten</text:a></text:p>
        </text:list-item>
        <text:list-item>
          <text:p text:style-name="List_20_1_Content"> Wurmberg</text:p>
        </text:list-item>
        <text:list-item>
          <text:p text:style-name="List_20_1_Content_Last"> Rappbodetalsperre mit längster Hängebrücke der wel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0::01:20</meta:creation-date>
    <dc:creator>Generated</dc:creator>
    <dc:date>2026-08-09T10::01:20</dc:date>
    <dc:language>en-US</dc:language>
    <meta:editing-cycles>1</meta:editing-cycles>
    <meta:editing-duration>PT0S</meta:editing-duration>
    <dc:title>pub_doc:zorge:programm</dc:title>
  </office:meta>
</office:document-meta>
</file>