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_doc:zorge:anreise"/><text:bookmark-start text:name="__RefHeading___anreise_1"/><text:bookmark-start text:name="anreise"/>Anreise<text:bookmark-end text:name="__RefHeading___anreise_1"/><text:bookmark-end text:name="anreise"/></text:h>
      <text:p text:style-name="Text_20_body">Wir können Freitag das Haus beziehen zwischen 16 und 18 Uhr.</text:p>
      <text:p text:style-name="Text_20_body">Für die, die zuerst ankommen ist <text:a xlink:type="simple" xlink:href="https://dokuwiki.brauns.de/lib/exe/fetch.php?media=pub_doc:zorge:aufenthaltsticket-175768298.pdf" text:style-name="Internet_20_link" text:visited-style-name="Visited_20_Internet_20_Link">hier </text:a> das <text:a xlink:type="simple" xlink:href="https://dokuwiki.brauns.de/lib/exe/fetch.php?media=pub_doc:zorge:aufenthaltsticket-175768298.pdf" text:style-name="Internet_20_link" text:visited-style-name="Visited_20_Internet_20_Link">Aufenthaltsticket </text:a>. Unser Ansprechpartner ist Herr Van Voorden.</text:p>
      <text:h text:style-name="Heading_20_1" text:outline-level="1"><text:bookmark-start text:name="__RefHeading___abreise_2"/><text:bookmark-start text:name="abreise"/>Abreise<text:bookmark-end text:name="__RefHeading___abreise_2"/><text:bookmark-end text:name="abreise"/></text:h>
      <text:p text:style-name="Text_20_body">Sonntag um 20 Uhr müssen wir das Haus geräumt hab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0::04:32</meta:creation-date>
    <dc:creator>Generated</dc:creator>
    <dc:date>2026-08-09T10::04:32</dc:date>
    <dc:language>en-US</dc:language>
    <meta:editing-cycles>1</meta:editing-cycles>
    <meta:editing-duration>PT0S</meta:editing-duration>
    <dc:title>pub_doc:zorge:anreise</dc:title>
  </office:meta>
</office:document-meta>
</file>